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52B0000017A1B1421EEAD2E7717.png" manifest:media-type="image/png"/>
  <manifest:file-entry manifest:full-path="Pictures/1000439400004FB0000010CCF6995D3D4EC5220F.emf" manifest:media-type="image/x-emf"/>
  <manifest:file-entry manifest:full-path="Pictures/10000001000000EB000000281386E7A44C2E0FD6.png" manifest:media-type="image/png"/>
  <manifest:file-entry manifest:full-path="Pictures/100000010000048E000000FC731BEF2B2CF9544E.png" manifest:media-type="image/png"/>
  <manifest:file-entry manifest:full-path="Pictures/1000000100000303000000A34CBFA69BFADA7A8B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moder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modern" style:font-pitch="variable"/>
    <style:font-face style:name="Lucida Sans2" svg:font-family="'Lucida Sans'" style:font-family-generic="swiss" style:font-pitch="variable"/>
    <style:font-face style:name="Lucida Sans3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Xunta Sans" svg:font-family="'Xunta Sans'" style:font-family-generic="modern" style:font-pitch="variable"/>
  </office:font-face-decls>
  <office:automatic-styles>
    <style:style style:name="P1" style:family="paragraph" style:parent-style-name="Standard">
      <style:paragraph-properties fo:text-align="center" style:justify-single-word="false" fo:break-before="page"/>
      <style:text-properties fo:font-size="2pt" officeooo:paragraph-rsid="00511494" style:font-size-asian="1.75pt" style:font-size-complex="2pt"/>
    </style:style>
    <style:style style:name="P2" style:family="paragraph">
      <style:paragraph-properties fo:text-align="justify"/>
    </style:style>
    <style:style style:name="P3" style:family="paragraph">
      <loext:graphic-properties draw:fill="none" draw:fill-color="#ffffff"/>
      <style:paragraph-properties fo:text-align="justify" style:writing-mode="lr-tb"/>
      <style:text-properties style:font-name="Xunta Sans"/>
    </style:style>
    <style:style style:name="P4" style:family="paragraph">
      <style:paragraph-properties fo:margin-left="0cm" fo:margin-right="0cm" fo:margin-top="0cm" fo:margin-bottom="0cm" fo:line-height="100%" fo:text-align="center" fo:text-indent="0cm" style:text-autospace="ideograph-alpha" style:punctuation-wrap="hanging" style:line-break="strict" style:writing-mode="lr-tb">
        <style:tab-stops/>
      </style:paragraph-properties>
      <style:text-properties fo:hyphenate="false" loext:hyphenation-no-caps="false"/>
    </style:style>
    <style:style style:name="P5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 style:text-autospace="ideograph-alpha" style:punctuation-wrap="hanging" style:line-break="strict" style:writing-mode="lr-tb">
        <style:tab-stops/>
      </style:paragraph-properties>
      <style:text-properties style:font-name="Xunta Sans" fo:font-size="36pt" fo:font-weight="bold" style:font-size-asian="36pt" style:font-weight-asian="bold" style:font-name-complex="Arial" style:font-size-complex="36pt" style:font-weight-complex="bold" fo:hyphenate="false" loext:hyphenation-no-caps="false"/>
    </style:style>
    <style:style style:name="P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Xunta Sans" fo:font-size="26pt" style:font-size-asian="26pt" style:font-size-complex="26pt"/>
    </style:style>
    <style:style style:name="T2" style:family="text">
      <style:text-properties style:font-name="Xunta Sans" fo:font-size="26pt" style:font-size-asian="26pt" style:font-name-complex="Xunta Sans" style:font-size-complex="26pt"/>
    </style:style>
    <style:style style:name="T3" style:family="text">
      <style:text-properties fo:color="#ff0000" loext:opacity="100%" style:font-name="Xunta Sans" fo:font-size="36pt" style:text-underline-style="none" fo:font-weight="bold" style:font-size-asian="36pt" style:font-weight-asian="bold" style:font-name-complex="Arial" style:font-size-complex="36pt" style:font-weight-complex="bold"/>
    </style:style>
    <style:style style:name="T4" style:family="text">
      <style:text-properties style:font-name="Xunta Sans" fo:font-size="36pt" style:text-underline-style="none" fo:font-weight="bold" style:font-size-asian="36pt" style:font-weight-asian="bold" style:font-name-complex="Arial" style:font-size-complex="36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color="#000000" draw:fill="none" draw:fill-color="#ffffff" fo:min-height="9.908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none" svg:stroke-color="#000000" draw:fill="none" draw:fill-color="#ffffff" draw:textarea-vertical-align="middle" fo:min-height="9.324cm" style:run-through="foreground" style:wrap="parallel" style:number-wrapped-paragraphs="no-limit" style:wrap-contour="true" style:wrap-contour-mode="full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style:run-through="background" style:vertical-pos="from-top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1" draw:z-index="1" draw:name="Forma3_1" draw:style-name="gr2" draw:text-style-name="P5" svg:width="39.457cm" svg:height="9.325cm" svg:x="1.205cm" svg:y="5.341cm">
        <draw:text-box>
          <text:p text:style-name="P4"><text:span text:style-name="T3">Nome da entidade</text:span><text:span text:style-name="T4"> foi beneficiaria da convocatoria de axudas a entidades de iniciativa social sen ánimo de lucro para atención integral da explotación sexual e trata 2026, cofinanciada pola Unión Europea</text:span></text:p>
        </draw:text-box>
      </draw:frame>
      <text:p text:style-name="P1"><draw:frame draw:style-name="fr2" draw:name="Imagen1" text:anchor-type="paragraph" svg:x="3.605cm" svg:y="-0.199cm" svg:width="10.269cm" svg:height="2.937cm" draw:z-index="3"><draw:image xlink:href="Pictures/100000010000052B0000017A1B1421EEAD2E7717.png" xlink:type="simple" xlink:show="embed" xlink:actuate="onLoad" loext:mime-type="image/png"/></draw:frame><draw:frame text:anchor-type="paragraph" draw:z-index="2" draw:name="Marco de texto 2" draw:style-name="gr1" draw:text-style-name="P3" svg:width="36.845cm" svg:height="9.909cm" svg:x="2.327cm" svg:y="16.318cm"><draw:text-box><text:p text:style-name="P2"><text:span text:style-name="T1">O obxectivo principal destas axudas é </text:span><text:span text:style-name="T2">convocar para o ano 2026 as subvencións ás entidades de iniciativa social sen ánimo de lucro para o desenvolvemento de proxectos de atención social integral dirixidos a persoas en situación de explotación sexual, preferentemente inmigrantes, e/ou vítimas de trata de seres humanos con fins de explotación sexual, na Comunidade Autónoma de Galicia</text:span></text:p><text:p text:style-name="P2"><text:span text:style-name="T2"/></text:p><text:p text:style-name="P2"><text:span text:style-name="T2"/></text:p><text:p text:style-name="P2"><text:span text:style-name="T2">O resultado que se pretende acadar é apoiar a recuperación e a integración social e laboral destas persoas</text:span></text:p></draw:text-box></draw:frame><draw:frame draw:style-name="fr1" draw:name="Imagen6" text:anchor-type="char" svg:x="16.124cm" svg:y="25.698cm" svg:width="7.428cm" svg:height="1.265cm" draw:z-index="4"><draw:image xlink:href="Pictures/10000001000000EB000000281386E7A44C2E0FD6.png" xlink:type="simple" xlink:show="embed" xlink:actuate="onLoad" loext:mime-type="image/png"/></draw:frame><draw:g text:anchor-type="as-char" svg:y="-1.138cm" draw:z-index="0" draw:name="DrawObject 2" draw:style-name="gr3"><draw:frame draw:name="Imagen 3" draw:style-name="gr4" draw:text-style-name="P6" svg:width="8.854cm" svg:height="2.281cm" svg:x="0cm" svg:y="0.219cm"><draw:image xlink:href="Pictures/100000010000048E000000FC731BEF2B2CF9544E.png" xlink:type="simple" xlink:show="embed" xlink:actuate="onLoad" loext:mime-type="image/png"><text:p/></draw:image></draw:frame><draw:frame draw:name="Imagen 4" draw:style-name="gr4" draw:text-style-name="P6" svg:width="10.815cm" svg:height="2.712cm" svg:x="10.448cm" svg:y="0cm"><draw:image xlink:href="Pictures/1000439400004FB0000010CCF6995D3D4EC5220F.emf" xlink:type="simple" xlink:show="embed" xlink:actuate="onLoad" loext:mime-type="image/x-emf"><text:p/></draw:image><draw:image xlink:href="Pictures/1000000100000303000000A34CBFA69BFADA7A8B.png" xlink:type="simple" xlink:show="embed" xlink:actuate="onLoad" loext:mime-type="image/png"/></draw:frame></draw:g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moder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modern" style:font-pitch="variable"/>
    <style:font-face style:name="Lucida Sans2" svg:font-family="'Lucida Sans'" style:font-family-generic="swiss" style:font-pitch="variable"/>
    <style:font-face style:name="Lucida Sans3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Xunta Sans" svg:font-family="'Xunta Sans'" style:font-family-generic="moder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gl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gl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3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3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3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creation-date>2021-10-06T10:52:02.541000000</meta:creation-date>
    <dc:date>2026-05-27T11:49:59.319000000</dc:date>
    <meta:editing-duration>PT8H34M43S</meta:editing-duration>
    <meta:editing-cycles>55</meta:editing-cycles>
    <meta:generator>LibreOffice/7.2.6.2$Windows_X86_64 LibreOffice_project/b0ec3a565991f7569a5a7f5d24fed7f52653d754</meta:generator>
    <meta:print-date>2023-02-01T14:26:37.321000000</meta:print-date>
    <meta:document-statistic meta:table-count="0" meta:image-count="2" meta:object-count="0" meta:page-count="1" meta:paragraph-count="1" meta:word-count="0" meta:character-count="0" meta:non-whitespace-character-count="0"/>
  </office:meta>
</office:document-meta>
</file>